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M Mono 12" svg:font-family="'LM Mono 12'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monospace" svg:font-family="monospace"/>
  </office:font-face-decls>
  <office:automatic-styles>
    <style:style style:name="P1" style:family="paragraph" style:parent-style-name="Title">
      <style:text-properties fo:language="uk" fo:country="UA"/>
    </style:style>
    <style:style style:name="P2" style:family="paragraph" style:parent-style-name="Standard">
      <style:text-properties fo:language="uk" fo:country="UA" fo:font-style="italic" fo:font-weight="bold" officeooo:rsid="00411107" officeooo:paragraph-rsid="00411107" style:font-style-asian="italic" style:font-weight-asian="bold" style:font-style-complex="italic" style:font-weight-complex="bold"/>
    </style:style>
    <style:style style:name="P3" style:family="paragraph" style:parent-style-name="Standard">
      <style:text-properties fo:language="uk" fo:country="UA" fo:font-style="italic" fo:font-weight="bold" officeooo:rsid="0054178b" officeooo:paragraph-rsid="0054178b" style:font-style-asian="italic" style:font-weight-asian="bold" style:font-style-complex="italic" style:font-weight-complex="bold"/>
    </style:style>
    <style:style style:name="P4" style:family="paragraph" style:parent-style-name="Contents_20_1">
      <style:paragraph-properties>
        <style:tab-stops>
          <style:tab-stop style:position="6.9244in" style:type="right" style:leader-style="dotted" style:leader-text="."/>
        </style:tab-stops>
      </style:paragraph-properties>
    </style:style>
    <style:style style:name="P5" style:family="paragraph" style:parent-style-name="Contents_20_2">
      <style:paragraph-properties>
        <style:tab-stops>
          <style:tab-stop style:position="6.728in" style:type="right" style:leader-style="dotted" style:leader-text="."/>
        </style:tab-stops>
      </style:paragraph-properties>
    </style:style>
    <style:style style:name="P6" style:family="paragraph" style:parent-style-name="Contents_20_3">
      <style:paragraph-properties>
        <style:tab-stops>
          <style:tab-stop style:position="6.5307in" style:type="right" style:leader-style="dotted" style:leader-text="."/>
        </style:tab-stops>
      </style:paragraph-properties>
    </style:style>
    <style:style style:name="P7" style:family="paragraph" style:parent-style-name="Standard">
      <style:text-properties fo:language="uk" fo:country="UA" officeooo:rsid="0015c936" officeooo:paragraph-rsid="0015c936"/>
    </style:style>
    <style:style style:name="P8" style:family="paragraph" style:parent-style-name="Standard">
      <style:text-properties fo:language="uk" fo:country="UA" officeooo:rsid="0019b4f3" officeooo:paragraph-rsid="0015c936"/>
    </style:style>
    <style:style style:name="P9" style:family="paragraph" style:parent-style-name="Standard">
      <style:text-properties fo:language="uk" fo:country="UA" officeooo:rsid="0019b4f3" officeooo:paragraph-rsid="0019b4f3"/>
    </style:style>
    <style:style style:name="P10" style:family="paragraph" style:parent-style-name="Text_20_body">
      <style:text-properties officeooo:rsid="0022a021" officeooo:paragraph-rsid="0022a021"/>
    </style:style>
    <style:style style:name="P11" style:family="paragraph" style:parent-style-name="Text_20_body">
      <style:text-properties officeooo:rsid="002ca1bc" officeooo:paragraph-rsid="002ca1bc"/>
    </style:style>
    <style:style style:name="P12" style:family="paragraph" style:parent-style-name="Text_20_body">
      <style:text-properties officeooo:rsid="0022a021" officeooo:paragraph-rsid="003f2b92"/>
    </style:style>
    <style:style style:name="P13" style:family="paragraph" style:parent-style-name="Heading_20_2">
      <style:text-properties officeooo:paragraph-rsid="002b6742"/>
    </style:style>
    <style:style style:name="P14" style:family="paragraph" style:parent-style-name="Text_20_body">
      <style:text-properties officeooo:rsid="002f6253" officeooo:paragraph-rsid="0032a34d"/>
    </style:style>
    <style:style style:name="P15" style:family="paragraph" style:parent-style-name="Text_20_body">
      <style:text-properties officeooo:rsid="00411107" officeooo:paragraph-rsid="00411107"/>
    </style:style>
    <style:style style:name="P16" style:family="paragraph" style:parent-style-name="Text_20_body" style:list-style-name="L1">
      <style:text-properties officeooo:rsid="004841b1" officeooo:paragraph-rsid="004841b1"/>
    </style:style>
    <style:style style:name="P17" style:family="paragraph" style:parent-style-name="Text_20_body" style:list-style-name="L1">
      <style:text-properties officeooo:rsid="004841b1" officeooo:paragraph-rsid="0048a1c0"/>
    </style:style>
    <style:style style:name="P18" style:family="paragraph" style:parent-style-name="Text_20_body" style:list-style-name="L1">
      <style:text-properties officeooo:rsid="0048a1c0" officeooo:paragraph-rsid="0048a1c0"/>
    </style:style>
    <style:style style:name="P19" style:family="paragraph" style:parent-style-name="Text_20_body">
      <style:text-properties officeooo:rsid="00259f25" officeooo:paragraph-rsid="0022a8d5"/>
    </style:style>
    <style:style style:name="P20" style:family="paragraph" style:parent-style-name="Text_20_body" style:list-style-name="L2">
      <style:text-properties officeooo:rsid="004925f5" officeooo:paragraph-rsid="004925f5"/>
    </style:style>
    <style:style style:name="P21" style:family="paragraph" style:parent-style-name="Heading_20_2">
      <style:text-properties officeooo:paragraph-rsid="0043bedb"/>
    </style:style>
    <style:style style:name="P22" style:family="paragraph" style:parent-style-name="Text_20_body">
      <style:text-properties officeooo:rsid="002f6253" officeooo:paragraph-rsid="004925f5"/>
    </style:style>
    <style:style style:name="P23" style:family="paragraph" style:parent-style-name="Heading_20_3">
      <style:text-properties officeooo:paragraph-rsid="0043bedb"/>
    </style:style>
    <style:style style:name="P24" style:family="paragraph" style:parent-style-name="Text_20_body">
      <style:text-properties officeooo:rsid="0022a021" officeooo:paragraph-rsid="004ade83"/>
    </style:style>
    <style:style style:name="P25" style:family="paragraph" style:parent-style-name="Text_20_body">
      <style:text-properties officeooo:rsid="00411107" officeooo:paragraph-rsid="004ade83"/>
    </style:style>
    <style:style style:name="P26" style:family="paragraph" style:parent-style-name="Text_20_body" style:list-style-name="L3">
      <style:text-properties officeooo:rsid="004b1e77" officeooo:paragraph-rsid="004b1e77"/>
    </style:style>
    <style:style style:name="P27" style:family="paragraph" style:parent-style-name="Text_20_body" style:list-style-name="L3">
      <style:text-properties officeooo:rsid="004f9f21" officeooo:paragraph-rsid="004f9f21"/>
    </style:style>
    <style:style style:name="P28" style:family="paragraph" style:parent-style-name="Text_20_body" style:list-style-name="L3">
      <style:text-properties officeooo:rsid="005101a7" officeooo:paragraph-rsid="005101a7"/>
    </style:style>
    <style:style style:name="P29" style:family="paragraph" style:parent-style-name="Text_20_body" style:list-style-name="L3">
      <style:text-properties officeooo:rsid="00259f25" officeooo:paragraph-rsid="005101a7"/>
    </style:style>
    <style:style style:name="P30" style:family="paragraph" style:parent-style-name="Text_20_body" style:list-style-name="L3">
      <style:text-properties officeooo:paragraph-rsid="005101a7"/>
    </style:style>
    <style:style style:name="P31" style:family="paragraph" style:parent-style-name="Text_20_body" style:list-style-name="L3">
      <style:text-properties officeooo:rsid="00524ef8" officeooo:paragraph-rsid="00524ef8"/>
    </style:style>
    <style:style style:name="P32" style:family="paragraph" style:parent-style-name="Text_20_body">
      <style:text-properties officeooo:rsid="005101a7" officeooo:paragraph-rsid="005101a7"/>
    </style:style>
    <style:style style:name="P33" style:family="paragraph" style:parent-style-name="Text_20_body" style:list-style-name="L4">
      <style:text-properties officeooo:rsid="004f9f21" officeooo:paragraph-rsid="005101a7"/>
    </style:style>
    <style:style style:name="P34" style:family="paragraph" style:parent-style-name="Text_20_body" style:list-style-name="L4">
      <style:text-properties officeooo:rsid="005101a7" officeooo:paragraph-rsid="005101a7"/>
    </style:style>
    <style:style style:name="P35" style:family="paragraph" style:parent-style-name="Text_20_body" style:list-style-name="L4">
      <style:text-properties style:font-name="monospace" officeooo:rsid="005101a7" officeooo:paragraph-rsid="00524ef8"/>
    </style:style>
    <style:style style:name="P36" style:family="paragraph" style:parent-style-name="Text_20_body" style:list-style-name="L4">
      <style:text-properties officeooo:rsid="00524ef8" officeooo:paragraph-rsid="00524ef8"/>
    </style:style>
    <style:style style:name="P37" style:family="paragraph" style:parent-style-name="Text_20_body" style:list-style-name="L4">
      <style:text-properties style:font-name="monospace" officeooo:rsid="00524ef8" officeooo:paragraph-rsid="00524ef8"/>
    </style:style>
    <style:style style:name="P38" style:family="paragraph" style:parent-style-name="Text_20_body" style:list-style-name="L5">
      <style:text-properties officeooo:rsid="00524ef8" officeooo:paragraph-rsid="00524ef8"/>
    </style:style>
    <style:style style:name="P39" style:family="paragraph" style:parent-style-name="Text_20_body" style:list-style-name="L5">
      <style:text-properties officeooo:rsid="0054178b" officeooo:paragraph-rsid="0054178b"/>
    </style:style>
    <style:style style:name="P40" style:family="paragraph" style:parent-style-name="Text_20_body">
      <style:text-properties officeooo:paragraph-rsid="00524ef8"/>
    </style:style>
    <style:style style:name="P41" style:family="paragraph" style:parent-style-name="Heading_20_3">
      <style:text-properties officeooo:paragraph-rsid="00560acc"/>
    </style:style>
    <style:style style:name="P42" style:family="paragraph" style:parent-style-name="Text_20_body">
      <style:text-properties officeooo:rsid="0022a021" officeooo:paragraph-rsid="00598d90"/>
    </style:style>
    <style:style style:name="P43" style:family="paragraph" style:parent-style-name="Text_20_body">
      <style:text-properties officeooo:rsid="00411107" officeooo:paragraph-rsid="00560acc"/>
    </style:style>
    <style:style style:name="P44" style:family="paragraph" style:parent-style-name="Text_20_body">
      <style:text-properties officeooo:paragraph-rsid="0022a021"/>
    </style:style>
    <style:style style:name="P45" style:family="paragraph" style:parent-style-name="Heading_20_3">
      <style:text-properties officeooo:paragraph-rsid="0022a021"/>
    </style:style>
    <style:style style:name="P46" style:family="paragraph" style:parent-style-name="Text_20_body">
      <style:text-properties fo:font-weight="bold" officeooo:rsid="00565ba1" officeooo:paragraph-rsid="00565ba1" style:font-weight-asian="bold" style:font-weight-complex="bold"/>
    </style:style>
    <style:style style:name="P47" style:family="paragraph" style:parent-style-name="Text_20_body">
      <style:text-properties officeooo:rsid="00259f25" officeooo:paragraph-rsid="00565ba1"/>
    </style:style>
    <style:style style:name="P48" style:family="paragraph" style:parent-style-name="Text_20_body">
      <style:text-properties officeooo:rsid="00565ba1" officeooo:paragraph-rsid="00565ba1"/>
    </style:style>
    <style:style style:name="P49" style:family="paragraph" style:parent-style-name="Text_20_body">
      <style:text-properties officeooo:rsid="00259f25" officeooo:paragraph-rsid="0057df95"/>
    </style:style>
    <style:style style:name="P50" style:family="paragraph" style:parent-style-name="Text_20_body">
      <style:text-properties officeooo:rsid="0057df95" officeooo:paragraph-rsid="0057df95"/>
    </style:style>
    <style:style style:name="P51" style:family="paragraph" style:parent-style-name="Text_20_body" style:list-style-name="L6">
      <style:text-properties officeooo:rsid="00585643" officeooo:paragraph-rsid="00585643"/>
    </style:style>
    <style:style style:name="P52" style:family="paragraph" style:parent-style-name="Text_20_body" style:list-style-name="L6">
      <style:text-properties officeooo:rsid="00585643" officeooo:paragraph-rsid="00598d90"/>
    </style:style>
    <style:style style:name="P53" style:family="paragraph" style:parent-style-name="Heading_20_2">
      <style:text-properties officeooo:paragraph-rsid="004276d6"/>
    </style:style>
    <style:style style:name="P54" style:family="paragraph" style:parent-style-name="Text_20_body">
      <style:text-properties officeooo:paragraph-rsid="004276d6"/>
    </style:style>
    <style:style style:name="P55" style:family="paragraph" style:parent-style-name="Heading_20_2">
      <style:text-properties officeooo:paragraph-rsid="0032a34d"/>
    </style:style>
    <style:style style:name="P56" style:family="paragraph" style:parent-style-name="Text_20_body">
      <style:text-properties officeooo:rsid="005acdbe" officeooo:paragraph-rsid="005acdbe"/>
    </style:style>
    <style:style style:name="P57" style:family="paragraph" style:parent-style-name="Text_20_body">
      <style:text-properties officeooo:rsid="00259f25" officeooo:paragraph-rsid="0026b814"/>
    </style:style>
    <style:style style:name="P58" style:family="paragraph" style:parent-style-name="Heading_20_3">
      <style:text-properties officeooo:paragraph-rsid="004276d6"/>
    </style:style>
    <style:style style:name="P59" style:family="paragraph" style:parent-style-name="Text_20_body">
      <style:text-properties officeooo:rsid="00259f25" officeooo:paragraph-rsid="004276d6"/>
    </style:style>
    <style:style style:name="P60" style:family="paragraph" style:parent-style-name="Text_20_body">
      <style:text-properties officeooo:rsid="002f6253" officeooo:paragraph-rsid="0041d8c9"/>
    </style:style>
    <style:style style:name="P61" style:family="paragraph" style:parent-style-name="Heading_20_2">
      <style:text-properties officeooo:paragraph-rsid="002e6c2c"/>
    </style:style>
    <style:style style:name="P62" style:family="paragraph" style:parent-style-name="Text_20_body">
      <style:text-properties fo:language="uk" fo:country="UA" officeooo:rsid="002f6253" officeooo:paragraph-rsid="0032a34d"/>
    </style:style>
    <style:style style:name="P63" style:family="paragraph" style:parent-style-name="Heading_20_2">
      <style:text-properties officeooo:paragraph-rsid="00479712"/>
    </style:style>
    <style:style style:name="P64" style:family="paragraph" style:parent-style-name="Heading_20_3">
      <style:text-properties officeooo:paragraph-rsid="00479712"/>
    </style:style>
    <style:style style:name="P65" style:family="paragraph" style:parent-style-name="Text_20_body">
      <style:text-properties officeooo:paragraph-rsid="001b9ad6"/>
    </style:style>
    <style:style style:name="P66" style:family="paragraph" style:parent-style-name="Heading_20_1">
      <style:text-properties officeooo:paragraph-rsid="004cb5cb"/>
    </style:style>
    <style:style style:name="P67" style:family="paragraph" style:parent-style-name="Text_20_body">
      <style:text-properties officeooo:rsid="002db6ec" officeooo:paragraph-rsid="00380c57"/>
    </style:style>
    <style:style style:name="P68" style:family="paragraph" style:parent-style-name="Text_20_body">
      <style:text-properties officeooo:rsid="0033e741" officeooo:paragraph-rsid="00380c57"/>
    </style:style>
    <style:style style:name="P69" style:family="paragraph" style:parent-style-name="Standard">
      <style:text-properties fo:language="uk" fo:country="UA" officeooo:rsid="003614db" officeooo:paragraph-rsid="00391f73"/>
    </style:style>
    <style:style style:name="P70" style:family="paragraph" style:parent-style-name="Standard">
      <style:text-properties style:font-name="LM Mono 12" fo:language="uk" fo:country="UA" officeooo:rsid="003614db" officeooo:paragraph-rsid="003614db"/>
    </style:style>
    <style:style style:name="P71" style:family="paragraph" style:parent-style-name="Standard">
      <style:text-properties fo:language="uk" fo:country="UA" officeooo:rsid="003614db" officeooo:paragraph-rsid="003614db"/>
    </style:style>
    <style:style style:name="P72" style:family="paragraph" style:parent-style-name="Standard">
      <style:text-properties style:font-name="LM Mono 12" fo:language="uk" fo:country="UA" officeooo:rsid="0015c936" officeooo:paragraph-rsid="0015c936"/>
    </style:style>
    <style:style style:name="P73" style:family="paragraph" style:parent-style-name="Standard">
      <style:text-properties fo:language="uk" fo:country="UA" officeooo:rsid="00391f73" officeooo:paragraph-rsid="00391f73"/>
    </style:style>
    <style:style style:name="P74" style:family="paragraph" style:parent-style-name="Text_20_body">
      <style:text-properties officeooo:rsid="003b6c04" officeooo:paragraph-rsid="003b6c04"/>
    </style:style>
    <style:style style:name="P75" style:family="paragraph" style:parent-style-name="Standard">
      <style:text-properties officeooo:paragraph-rsid="003b6c04"/>
    </style:style>
    <style:style style:name="P76" style:family="paragraph" style:parent-style-name="Standard">
      <style:text-properties fo:color="#000000" loext:opacity="100%" style:font-name="Liberation Serif" officeooo:rsid="003b6c04" officeooo:paragraph-rsid="003b6c04" fo:background-color="#ffffff"/>
    </style:style>
    <style:style style:name="P77" style:family="paragraph" style:parent-style-name="Text_20_body">
      <style:text-properties officeooo:paragraph-rsid="003b6c04"/>
    </style:style>
    <style:style style:name="P78" style:family="paragraph" style:parent-style-name="Text_20_body">
      <style:text-properties fo:color="#000000" loext:opacity="100%" style:font-name="LM Mono 12" officeooo:rsid="003b6c04" officeooo:paragraph-rsid="003b6c04" fo:background-color="#ffffff"/>
    </style:style>
    <style:style style:name="P79" style:family="paragraph" style:parent-style-name="Text_20_body">
      <style:text-properties style:font-name="monospace" officeooo:rsid="003b6c04" officeooo:paragraph-rsid="003b6c04"/>
    </style:style>
    <style:style style:name="P80" style:family="paragraph" style:parent-style-name="Text_20_body">
      <style:text-properties officeooo:rsid="003b1c6a" officeooo:paragraph-rsid="003d649f"/>
    </style:style>
    <style:style style:name="P81" style:family="paragraph" style:parent-style-name="Text_20_body">
      <style:text-properties officeooo:rsid="003b1c6a" officeooo:paragraph-rsid="003b1c6a"/>
    </style:style>
    <style:style style:name="P82" style:family="paragraph" style:parent-style-name="Text_20_body">
      <style:text-properties officeooo:rsid="003d649f" officeooo:paragraph-rsid="003d649f"/>
    </style:style>
    <style:style style:name="P83" style:family="paragraph" style:parent-style-name="Standard">
      <style:text-properties fo:language="uk" fo:country="UA" officeooo:rsid="003b1c6a" officeooo:paragraph-rsid="003b1c6a"/>
    </style:style>
    <style:style style:name="T1" style:family="text">
      <style:text-properties officeooo:rsid="00306aee"/>
    </style:style>
    <style:style style:name="T2" style:family="text">
      <style:text-properties officeooo:rsid="0015c936"/>
    </style:style>
    <style:style style:name="T3" style:family="text">
      <style:text-properties officeooo:rsid="0066f475"/>
    </style:style>
    <style:style style:name="T4" style:family="text">
      <style:text-properties officeooo:rsid="00565ba1"/>
    </style:style>
    <style:style style:name="T5" style:family="text">
      <style:text-properties officeooo:rsid="005acdbe"/>
    </style:style>
    <style:style style:name="T6" style:family="text">
      <style:text-properties officeooo:rsid="00241e3c"/>
    </style:style>
    <style:style style:name="T7" style:family="text">
      <style:text-properties officeooo:rsid="00312925"/>
    </style:style>
    <style:style style:name="T8" style:family="text">
      <style:text-properties officeooo:rsid="002ca1bc"/>
    </style:style>
    <style:style style:name="T9" style:family="text">
      <style:text-properties officeooo:rsid="002db6ec"/>
    </style:style>
    <style:style style:name="T10" style:family="text">
      <style:text-properties officeooo:rsid="0022a8d5"/>
    </style:style>
    <style:style style:name="T11" style:family="text">
      <style:text-properties officeooo:rsid="003f2b92"/>
    </style:style>
    <style:style style:name="T12" style:family="text">
      <style:text-properties officeooo:rsid="0021e46c"/>
    </style:style>
    <style:style style:name="T13" style:family="text">
      <style:text-properties officeooo:rsid="0026b814"/>
    </style:style>
    <style:style style:name="T14" style:family="text">
      <style:text-properties officeooo:rsid="0049d0d1"/>
    </style:style>
    <style:style style:name="T15" style:family="text">
      <style:text-properties officeooo:rsid="002b6742"/>
    </style:style>
    <style:style style:name="T16" style:family="text">
      <style:text-properties officeooo:rsid="0048a1c0"/>
    </style:style>
    <style:style style:name="T17" style:family="text">
      <style:text-properties officeooo:rsid="004ade83"/>
    </style:style>
    <style:style style:name="T18" style:family="text">
      <style:text-properties officeooo:rsid="004f9f21"/>
    </style:style>
    <style:style style:name="T19" style:family="text">
      <style:text-properties officeooo:rsid="004925f5"/>
    </style:style>
    <style:style style:name="T20" style:family="text">
      <style:text-properties officeooo:rsid="004841b1"/>
    </style:style>
    <style:style style:name="T21" style:family="text">
      <style:text-properties officeooo:rsid="004b1e77"/>
    </style:style>
    <style:style style:name="T22" style:family="text">
      <style:text-properties officeooo:rsid="005101a7"/>
    </style:style>
    <style:style style:name="T23" style:family="text">
      <style:text-properties fo:color="#000000" loext:opacity="100%" style:font-name="monospace" fo:background-color="#ffffff" loext:char-shading-value="0"/>
    </style:style>
    <style:style style:name="T24" style:family="text">
      <style:text-properties style:font-name="monospace"/>
    </style:style>
    <style:style style:name="T25" style:family="text">
      <style:text-properties fo:color="#000000" loext:opacity="100%" fo:background-color="#ffffff" loext:char-shading-value="0"/>
    </style:style>
    <style:style style:name="T26" style:family="text">
      <style:text-properties officeooo:rsid="00524ef8"/>
    </style:style>
    <style:style style:name="T27" style:family="text">
      <style:text-properties officeooo:rsid="0054178b"/>
    </style:style>
    <style:style style:name="T28" style:family="text">
      <style:text-properties officeooo:rsid="0043bedb"/>
    </style:style>
    <style:style style:name="T29" style:family="text">
      <style:text-properties officeooo:rsid="00560acc"/>
    </style:style>
    <style:style style:name="T30" style:family="text">
      <style:text-properties officeooo:rsid="0057df95"/>
    </style:style>
    <style:style style:name="T31" style:family="text">
      <style:text-properties officeooo:rsid="00598d90"/>
    </style:style>
    <style:style style:name="T32" style:family="text">
      <style:text-properties officeooo:rsid="004276d6"/>
    </style:style>
    <style:style style:name="T33" style:family="text">
      <style:text-properties officeooo:rsid="002f6253"/>
    </style:style>
    <style:style style:name="T34" style:family="text">
      <style:text-properties officeooo:rsid="005b6f4b"/>
    </style:style>
    <style:style style:name="T35" style:family="text">
      <style:text-properties fo:font-weight="bold" style:font-weight-asian="bold" style:font-weight-complex="bold"/>
    </style:style>
    <style:style style:name="T36" style:family="text">
      <style:text-properties officeooo:rsid="0032a34d"/>
    </style:style>
    <style:style style:name="T37" style:family="text">
      <style:text-properties officeooo:rsid="002e6c2c"/>
    </style:style>
    <style:style style:name="T38" style:family="text">
      <style:text-properties officeooo:rsid="00423fc1"/>
    </style:style>
    <style:style style:name="T39" style:family="text">
      <style:text-properties fo:font-weight="bold" officeooo:rsid="0026b814" style:font-weight-asian="bold" style:font-weight-complex="bold"/>
    </style:style>
    <style:style style:name="T40" style:family="text">
      <style:text-properties officeooo:rsid="00479712"/>
    </style:style>
    <style:style style:name="T41" style:family="text">
      <style:text-properties officeooo:rsid="004cb5cb"/>
    </style:style>
    <style:style style:name="T42" style:family="text">
      <style:text-properties officeooo:rsid="00380c57"/>
    </style:style>
    <style:style style:name="T43" style:family="text">
      <style:text-properties officeooo:rsid="00391f73"/>
    </style:style>
    <style:style style:name="T44" style:family="text">
      <style:text-properties officeooo:rsid="00353f91"/>
    </style:style>
    <style:style style:name="T45" style:family="text">
      <style:text-properties officeooo:rsid="003b1c6a"/>
    </style:style>
    <style:style style:name="T46" style:family="text">
      <style:text-properties fo:color="#000000" loext:opacity="100%" style:font-name="LM Mono 12" officeooo:rsid="003b6c04" fo:background-color="#ffffff" loext:char-shading-value="0"/>
    </style:style>
    <style:style style:name="T47" style:family="text">
      <style:text-properties style:font-name="LM Mono 12" officeooo:rsid="003b6c04"/>
    </style:style>
    <style:style style:name="T48" style:family="text">
      <style:text-properties fo:color="#000000" loext:opacity="100%" style:font-name="LM Mono 12" fo:background-color="#ffffff" loext:char-shading-value="0"/>
    </style:style>
    <style:style style:name="T49" style:family="text">
      <style:text-properties fo:color="#000000" loext:opacity="100%" style:font-name="monospace" officeooo:rsid="003b6c04" fo:background-color="#ffffff" loext:char-shading-value="0"/>
    </style:style>
    <style:style style:name="T50" style:family="text">
      <style:text-properties officeooo:rsid="003b6c04"/>
    </style:style>
    <style:style style:name="Sect1" style:family="section">
      <style:section-properties style:editable="false">
        <style:columns fo:column-count="1" fo:column-gap="0in"/>
      </style:section-properties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4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5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6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Розподілені системи.<text:line-break/><text:span text:style-name="T1">Практичні заняття</text:span><text:span text:style-name="T2">.</text:span></text:p>
      <text:p text:style-name="P2">Версія: 0.0.<text:span text:style-name="T3">6</text:span> (Чорновий)</text:p>
      <text:p text:style-name="P2">Оновлено: 202<text:span text:style-name="T3">6</text:span>-<text:span text:style-name="T3">9</text:span>-<text:span text:style-name="T3">15</text:span></text:p>
      <text:p text:style-name="P3">Готові заняття: <text:span text:style-name="T3">0,</text:span>1,2,<text:span text:style-name="T4">3,</text:span><text:span text:style-name="T5">4</text:span></text:p>
      <text:table-of-content text:style-name="Sect1" text:protected="true" text:name="Table of Contents1">
        <text:table-of-content-source text:outline-level="10">
          <text:index-title-template text:style-name="Contents_20_Heading">Table of Content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Table of Contents1_Head" text:protected="true">
            <text:p text:style-name="Contents_20_Heading">Table of Contents</text:p>
          </text:index-title>
          <text:p text:style-name="P4"><text:a xlink:type="simple" xlink:href="#__RefHeading___Toc727_2762758228" office:name="Попередні коментарі." text:style-name="Index_20_Link" text:visited-style-name="Index_20_Link">Попередні коментарі.<text:tab/>2</text:a></text:p>
          <text:p text:style-name="P4"><text:a xlink:type="simple" xlink:href="#__RefHeading___Toc729_2762758228" office:name="Практичні заняття." text:style-name="Index_20_Link" text:visited-style-name="Index_20_Link">Практичні заняття.<text:tab/>2</text:a></text:p>
          <text:p text:style-name="P5"><text:a xlink:type="simple" xlink:href="#__RefHeading___Toc731_2762758228" office:name="1. Робота з IMDG Hazelcast з програм на Java" text:style-name="Index_20_Link" text:visited-style-name="Index_20_Link">1. Робота з IMDG Hazelcast з програм на Java<text:tab/>2</text:a></text:p>
          <text:p text:style-name="P6"><text:a xlink:type="simple" xlink:href="#__RefHeading___Toc733_2762758228" office:name="Попередні умови." text:style-name="Index_20_Link" text:visited-style-name="Index_20_Link">Попередні умови.<text:tab/>2</text:a></text:p>
          <text:p text:style-name="P6"><text:a xlink:type="simple" xlink:href="#__RefHeading___Toc735_2762758228" office:name="Завдання." text:style-name="Index_20_Link" text:visited-style-name="Index_20_Link">Завдання.<text:tab/>3</text:a></text:p>
          <text:p text:style-name="P6"><text:a xlink:type="simple" xlink:href="#__RefHeading___Toc737_2762758228" office:name="Контрольні запитання." text:style-name="Index_20_Link" text:visited-style-name="Index_20_Link">Контрольні запитання.<text:tab/>3</text:a></text:p>
          <text:p text:style-name="P5"><text:a xlink:type="simple" xlink:href="#__RefHeading___Toc739_2762758228" office:name="2. Збереження даних розподіленої мапи Hazelcast в MySQL." text:style-name="Index_20_Link" text:visited-style-name="Index_20_Link">2. Збереження даних розподіленої мапи Hazelcast в MySQL.<text:tab/>3</text:a></text:p>
          <text:p text:style-name="P6"><text:a xlink:type="simple" xlink:href="#__RefHeading___Toc741_2762758228" office:name="Попередні умови." text:style-name="Index_20_Link" text:visited-style-name="Index_20_Link">Попередні умови.<text:tab/>3</text:a></text:p>
          <text:p text:style-name="P6"><text:a xlink:type="simple" xlink:href="#__RefHeading___Toc743_2762758228" office:name="Завдання." text:style-name="Index_20_Link" text:visited-style-name="Index_20_Link">Завдання.<text:tab/>4</text:a></text:p>
          <text:p text:style-name="P6"><text:a xlink:type="simple" xlink:href="#__RefHeading___Toc745_2762758228" office:name="Контрольні запитання." text:style-name="Index_20_Link" text:visited-style-name="Index_20_Link">Контрольні запитання.<text:tab/>5</text:a></text:p>
          <text:p text:style-name="P5"><text:a xlink:type="simple" xlink:href="#__RefHeading___Toc747_2762758228" office:name="3. Розподілені обчислення з Hazelcast на Java." text:style-name="Index_20_Link" text:visited-style-name="Index_20_Link">3. Розподілені обчислення з Hazelcast на Java.<text:tab/>5</text:a></text:p>
          <text:p text:style-name="P6"><text:a xlink:type="simple" xlink:href="#__RefHeading___Toc749_2762758228" office:name="Попередні умови." text:style-name="Index_20_Link" text:visited-style-name="Index_20_Link">Попередні умови.<text:tab/>5</text:a></text:p>
          <text:p text:style-name="P6"><text:a xlink:type="simple" xlink:href="#__RefHeading___Toc751_2762758228" office:name="Завдання." text:style-name="Index_20_Link" text:visited-style-name="Index_20_Link">Завдання.<text:tab/>6</text:a></text:p>
          <text:p text:style-name="P6"><text:a xlink:type="simple" xlink:href="#__RefHeading___Toc753_2762758228" office:name="Контрольні запитання." text:style-name="Index_20_Link" text:visited-style-name="Index_20_Link">Контрольні запитання.<text:tab/>6</text:a></text:p>
          <text:p text:style-name="P5"><text:a xlink:type="simple" xlink:href="#__RefHeading___Toc755_2762758228" office:name="4. Робота з брокером повідомлень Kafka на Java/Quarkus." text:style-name="Index_20_Link" text:visited-style-name="Index_20_Link">4. Робота з брокером повідомлень Kafka на Java/Quarkus.<text:tab/>7</text:a></text:p>
          <text:p text:style-name="P6"><text:a xlink:type="simple" xlink:href="#__RefHeading___Toc757_2762758228" office:name="Попередні умови." text:style-name="Index_20_Link" text:visited-style-name="Index_20_Link">Попередні умови.<text:tab/>7</text:a></text:p>
          <text:p text:style-name="P6"><text:a xlink:type="simple" xlink:href="#__RefHeading___Toc759_2762758228" office:name="Завдання." text:style-name="Index_20_Link" text:visited-style-name="Index_20_Link">Завдання.<text:tab/>7</text:a></text:p>
          <text:p text:style-name="P6"><text:a xlink:type="simple" xlink:href="#__RefHeading___Toc761_2762758228" office:name="Контрольні запитання." text:style-name="Index_20_Link" text:visited-style-name="Index_20_Link">Контрольні запитання.<text:tab/>7</text:a></text:p>
          <text:p text:style-name="P5"><text:a xlink:type="simple" xlink:href="#__RefHeading___Toc763_2762758228" office:name="5. Симетричні, асиметричні криптографічні алгоритми та хеш-функції." text:style-name="Index_20_Link" text:visited-style-name="Index_20_Link">5. Симетричні, асиметричні криптографічні алгоритми та хеш-функції.<text:tab/>7</text:a></text:p>
          <text:p text:style-name="P6"><text:a xlink:type="simple" xlink:href="#__RefHeading___Toc765_2762758228" office:name="Попередні умови." text:style-name="Index_20_Link" text:visited-style-name="Index_20_Link">Попередні умови.<text:tab/>7</text:a></text:p>
          <text:p text:style-name="P6"><text:a xlink:type="simple" xlink:href="#__RefHeading___Toc767_2762758228" office:name="Завдання." text:style-name="Index_20_Link" text:visited-style-name="Index_20_Link">Завдання.<text:tab/>8</text:a></text:p>
          <text:p text:style-name="P6"><text:a xlink:type="simple" xlink:href="#__RefHeading___Toc769_2762758228" office:name="Контрольні запитання." text:style-name="Index_20_Link" text:visited-style-name="Index_20_Link">Контрольні запитання.<text:tab/>8</text:a></text:p>
          <text:p text:style-name="P5"><text:a xlink:type="simple" xlink:href="#__RefHeading___Toc771_2762758228" office:name="5. Створення локального СА, генерація X.509 сертифікатів" text:style-name="Index_20_Link" text:visited-style-name="Index_20_Link">5. Створення локального СА, генерація X.509 сертифікатів<text:tab/>8</text:a></text:p>
          <text:p text:style-name="P6"><text:a xlink:type="simple" xlink:href="#__RefHeading___Toc773_2762758228" office:name="Попередні умови." text:style-name="Index_20_Link" text:visited-style-name="Index_20_Link">Попередні умови.<text:tab/>8</text:a></text:p>
          <text:p text:style-name="P6"><text:a xlink:type="simple" xlink:href="#__RefHeading___Toc775_2762758228" office:name="Завдання." text:style-name="Index_20_Link" text:visited-style-name="Index_20_Link">Завдання.<text:tab/>8</text:a></text:p>
          <text:p text:style-name="P6"><text:a xlink:type="simple" xlink:href="#__RefHeading___Toc777_2762758228" office:name="Створення X.509 сертифікатів" text:style-name="Index_20_Link" text:visited-style-name="Index_20_Link">Створення X.509 сертифікатів<text:tab/>8</text:a></text:p>
          <text:p text:style-name="P6"><text:a xlink:type="simple" xlink:href="#__RefHeading___Toc779_2762758228" office:name="Дослідження встановлення HTTPS з’єднання" text:style-name="Index_20_Link" text:visited-style-name="Index_20_Link">Дослідження встановлення HTTPS з’єднання<text:tab/>8</text:a></text:p>
          <text:p text:style-name="P6"><text:a xlink:type="simple" xlink:href="#__RefHeading___Toc781_2762758228" office:name="Контрольні запитання." text:style-name="Index_20_Link" text:visited-style-name="Index_20_Link">Контрольні запитання.<text:tab/>8</text:a></text:p>
          <text:p text:style-name="P5"><text:a xlink:type="simple" xlink:href="#__RefHeading___Toc783_2762758228" office:name="7. Робота з тестовою мережею блокчейн." text:style-name="Index_20_Link" text:visited-style-name="Index_20_Link">7. Робота з тестовою мережею блокчейн.<text:tab/>8</text:a></text:p>
          <text:p text:style-name="P5"><text:a xlink:type="simple" xlink:href="#__RefHeading___Toc785_2762758228" office:name="8. Дослідження структури блоків в блокчейні." text:style-name="Index_20_Link" text:visited-style-name="Index_20_Link">8. Дослідження структури блоків в блокчейні.<text:tab/>8</text:a></text:p>
          <text:p text:style-name="P6"><text:a xlink:type="simple" xlink:href="#__RefHeading___Toc787_2762758228" office:name="Попередні умови." text:style-name="Index_20_Link" text:visited-style-name="Index_20_Link">Попередні умови.<text:tab/>8</text:a></text:p>
          <text:p text:style-name="P6"><text:a xlink:type="simple" xlink:href="#__RefHeading___Toc789_2762758228" office:name="Завдання." text:style-name="Index_20_Link" text:visited-style-name="Index_20_Link">Завдання.<text:tab/>8</text:a></text:p>
          <text:p text:style-name="P6"><text:a xlink:type="simple" xlink:href="#__RefHeading___Toc791_2762758228" office:name="Контрольні запитання." text:style-name="Index_20_Link" text:visited-style-name="Index_20_Link">Контрольні запитання.<text:tab/>8</text:a></text:p>
          <text:p text:style-name="P4"><text:a xlink:type="simple" xlink:href="#__RefHeading___Toc793_2762758228" office:name="Література" text:style-name="Index_20_Link" text:visited-style-name="Index_20_Link">Література<text:tab/>8</text:a></text:p>
          <text:p text:style-name="P4"><text:a xlink:type="simple" xlink:href="#__RefHeading___Toc795_2762758228" office:name="Додаток 1. Перелік програмного забезпечення та інструкції по встановленню." text:style-name="Index_20_Link" text:visited-style-name="Index_20_Link">Додаток 1. Перелік програмного забезпечення та інструкції по встановленню.<text:tab/>9</text:a></text:p>
          <text:p text:style-name="P5"><text:a xlink:type="simple" xlink:href="#__RefHeading___Toc797_2762758228" office:name="Віртуальні машини" text:style-name="Index_20_Link" text:visited-style-name="Index_20_Link">Віртуальні машини<text:tab/>9</text:a></text:p>
          <text:p text:style-name="P5"><text:a xlink:type="simple" xlink:href="#__RefHeading___Toc799_2762758228" office:name="Встановлення необхідного програмного забезпечення на «базову» ВМ" text:style-name="Index_20_Link" text:visited-style-name="Index_20_Link">Встановлення необхідного програмного забезпечення на «базову» ВМ<text:tab/>9</text:a></text:p>
          <text:p text:style-name="P5"><text:a xlink:type="simple" xlink:href="#__RefHeading___Toc801_2762758228" office:name="IDE" text:style-name="Index_20_Link" text:visited-style-name="Index_20_Link"><text:soft-page-break/>IDE<text:tab/>9</text:a></text:p>
          <text:p text:style-name="P5"><text:a xlink:type="simple" xlink:href="#__RefHeading___Toc803_2762758228" office:name="Java, C/C++" text:style-name="Index_20_Link" text:visited-style-name="Index_20_Link">Java, C/C++<text:tab/>10</text:a></text:p>
          <text:p text:style-name="P6"><text:a xlink:type="simple" xlink:href="#__RefHeading___Toc805_2762758228" office:name="Linux" text:style-name="Index_20_Link" text:visited-style-name="Index_20_Link">Linux<text:tab/>10</text:a></text:p>
          <text:p text:style-name="P6"><text:a xlink:type="simple" xlink:href="#__RefHeading___Toc807_2762758228" office:name="Інші ОС." text:style-name="Index_20_Link" text:visited-style-name="Index_20_Link">Інші ОС.<text:tab/>10</text:a></text:p>
        </text:index-body>
      </text:table-of-content>
      <text:p text:style-name="P7"/>
      <text:p text:style-name="P7">Курс складається з 12 лекційних занять та 8 практичних занять. <text:span text:style-name="T6">Мета курсу — надати загальне розуміння роботи розподілених систем і ознайомити слухачів з технологією блокчейн.</text:span></text:p>
      <text:p text:style-name="P8"/>
      <text:p text:style-name="P9"/>
      <text:h text:style-name="Heading_20_1" text:outline-level="1"><text:bookmark-start text:name="__RefHeading___Toc727_2762758228"/>П<text:span text:style-name="T7">опередні коментарі.</text:span><text:bookmark-end text:name="__RefHeading___Toc727_2762758228"/></text:h>
      <text:p text:style-name="P10">Всі практичні заняття проводяться на операційній системі Linux. Операційна система не обов’язково мусить бути встановлена «на залізо», можна використовувати ОС, встановлену у віртуальну машину. </text:p>
      <text:p text:style-name="P10">Рекомендовані дистрибутиви <text:span text:style-name="T8">для базової системи, що встановлюється «на залізо» </text:span>: Fedora, Ubuntu, Mint, Debian. <text:span text:style-name="T8">Для віртуальних машин рекоме</text:span><text:span text:style-name="T9">н</text:span><text:span text:style-name="T8">дується встановити «Ubuntu Server 24.04»</text:span></text:p>
      <text:p text:style-name="P11">Звантажити можна за посиланням: <text:a xlink:type="simple" xlink:href="https://ubuntu.com/download/server" text:style-name="Internet_20_link" text:visited-style-name="Visited_20_Internet_20_Link">https://ubuntu.com/download/server</text:a></text:p>
      <text:p text:style-name="P12">Рекомендована оболонка віртуалізації — Virtual Box (<text:a xlink:type="simple" xlink:href="https://www.virtualbox.org/" text:style-name="Internet_20_link" text:visited-style-name="Visited_20_Internet_20_Link">https://www.virtualbox.org/</text:a>). <text:span text:style-name="T10"><text:line-break/></text:span></text:p>
      <text:p text:style-name="P12"><text:span text:style-name="T10">Всі практичні заняття проводяться виключно на вільному програмному забезпеченні з відкритим кодом. </text:span><text:span text:style-name="T11">Інструкції по встановленню ПЗ наведені в Додатку 1. </text:span><text:span text:style-name="T3">Ознайомче заняття проводиться на основі цього додатку і не потребує звіту. Мета ознайомчого заняття — створення робочого середовища для проведення практичних занять.</text:span></text:p>
      <text:h text:style-name="Heading_20_1" text:outline-level="1"><text:bookmark-start text:name="__RefHeading___Toc729_2762758228"/>Практичні заняття.<text:bookmark-end text:name="__RefHeading___Toc729_2762758228"/></text:h>
      <text:h text:style-name="P13" text:outline-level="2"><text:bookmark-start text:name="__RefHeading___Toc731_2762758228"/><text:span text:style-name="T12">1. </text:span><text:span text:style-name="T13">Робота з IMDG Hazelcast <text:s/>з програм на Java</text:span><text:bookmark-end text:name="__RefHeading___Toc731_2762758228"/></text:h>
      <text:p text:style-name="P14">Мета даного заняття — ознайомлення з типовою розподіленою системою зберігання даних та обчислень <text:span text:style-name="T14">Hazelcast</text:span>. Програмне створення обчислювального кластера, збереження і отримання даних.</text:p>
      <text:h text:style-name="Heading_20_3" text:outline-level="3"><text:bookmark-start text:name="__RefHeading___Toc733_2762758228"/>Попередні умови.<text:bookmark-end text:name="__RefHeading___Toc733_2762758228"/></text:h>
      <text:p text:style-name="P10">Для проведення цього лабораторного дослідження 2 віртуальні машини. <text:span text:style-name="T10">Віртуальна мережа повинна бути налаштована так, щоб віртуальні машини «бачили» </text:span><text:span text:style-name="T15">по мережі </text:span><text:span text:style-name="T10">одна одну, а також були доступні з базового хоста.</text:span></text:p>
      <text:p text:style-name="P15">Всі приклади програм, пропоновані виробником ПЗ та спільнотою, можна знайти за посиланням: <text:a xlink:type="simple" xlink:href="https://github.com/hazelcast/hazelcast-code-samples" text:style-name="Internet_20_link" text:visited-style-name="Visited_20_Internet_20_Link">https://github.com/hazelcast/hazelcast-code-samples</text:a></text:p>
      <text:p text:style-name="P15">Приклади, розроблені викладачем, а також код, необхідний для виконання практичних занять публікується на сайті <text:a xlink:type="simple" xlink:href="https://al.cn.ua/" text:style-name="Internet_20_link" text:visited-style-name="Visited_20_Internet_20_Link">https://al.cn.ua/</text:a> .</text:p>
      <text:p text:style-name="P15"><text:soft-page-break/></text:p>
      <text:h text:style-name="Heading_20_3" text:outline-level="3"><text:bookmark-start text:name="__RefHeading___Toc735_2762758228"/>Завдання.<text:bookmark-end text:name="__RefHeading___Toc735_2762758228"/></text:h>
      <text:list text:style-name="L1">
        <text:list-item>
          <text:p text:style-name="P16">Встановіть 2 віртуальні машини та JDK. Також, JDK, та, бажано IDE, знадобиться на базовій системі.</text:p>
        </text:list-item>
        <text:list-item>
          <text:p text:style-name="P17">Запустіть код з лабораторної роботи 1 (basic-client-and-memebr) на віртуальних машинах. Скрипт запуску — start-member.sh. Уважно прочитайте вихідні повідомлення програм. Тримайте термінали з запущеними програмами виду, щоби мати можливість спостерігати за повідомленнями програм на VM.</text:p>
        </text:list-item>
        <text:list-item>
          <text:p text:style-name="P17">Запустіть той самий код в IDE на базовій системі. Скомпілюйте та запустіть декілька разів <text:span text:style-name="T16">клас Client. Спробуйте вимкнути і увімкнути назад програми на віртуальних машинах. Спостерігайте за поведінкою програми клієнта.</text:span></text:p>
        </text:list-item>
        <text:list-item>
          <text:p text:style-name="P18">Модифікуйте код програм для робити не з чергами, а з персистентними мапами. Програма класу Member повинна «спостерігати» за мапою і виводити нові записи.</text:p>
        </text:list-item>
        <text:list-item>
          <text:p text:style-name="P18"><text:s/>Повторіть експерименти з відключенням та включенням у віртуальних машинах.</text:p>
        </text:list-item>
      </text:list>
      <text:p text:style-name="P19"/>
      <text:h text:style-name="Heading_20_3" text:outline-level="3"><text:bookmark-start text:name="__RefHeading___Toc737_2762758228"/>Контрольні запитання.<text:bookmark-end text:name="__RefHeading___Toc737_2762758228"/></text:h>
      <text:list text:style-name="L2">
        <text:list-item>
          <text:p text:style-name="P20">Як поводиться система при додаванні ноди?</text:p>
        </text:list-item>
        <text:list-item>
          <text:p text:style-name="P20">Як поводиться система при виключенні ноди?</text:p>
        </text:list-item>
        <text:list-item>
          <text:p text:style-name="P20">Що стається з даними в мапі, коли одна з нод відключається?</text:p>
        </text:list-item>
        <text:list-item>
          <text:p text:style-name="P20">Що стається з даними, коли всі ноди вимикаються, а потім вмикаються знов?</text:p>
        </text:list-item>
        <text:list-item>
          <text:p text:style-name="P20">Які є способи збереження даних при повному відключенні кластера?</text:p>
        </text:list-item>
      </text:list>
      <text:h text:style-name="P21" text:outline-level="2"><text:bookmark-start text:name="__RefHeading___Toc739_2762758228"/><text:span text:style-name="T17">2</text:span><text:span text:style-name="T12">. </text:span><text:span text:style-name="T18">Збереження даних розподіленої мапи Hazelcast в MySQL</text:span><text:span text:style-name="T19">.</text:span><text:bookmark-end text:name="__RefHeading___Toc739_2762758228"/></text:h>
      <text:p text:style-name="P22">Мета даного заняття — ознайомлення з типов<text:span text:style-name="T18">им підходом до </text:span>зберігання даних <text:span text:style-name="T18">в реляційній базі даних, а також</text:span> <text:span text:style-name="T18">д</text:span><text:span text:style-name="T14">ослідження впливу транзакцій на швидкодію.</text:span></text:p>
      <text:h text:style-name="P23" text:outline-level="3"><text:bookmark-start text:name="__RefHeading___Toc741_2762758228"/>Попередні умови.<text:bookmark-end text:name="__RefHeading___Toc741_2762758228"/></text:h>
      <text:p text:style-name="P24">Для проведення цього лабораторного дослідження 2 віртуальні машини. <text:span text:style-name="T10">Віртуальна мережа повинна бути налаштована так, щоб віртуальні машини «бачили» </text:span><text:span text:style-name="T15">по мережі </text:span><text:span text:style-name="T10">одна одну, а також були доступні з базового хоста.</text:span></text:p>
      <text:p text:style-name="P25"/>
      <text:p text:style-name="P25"/>
      <text:p text:style-name="P24"/>
      <text:h text:style-name="P23" text:outline-level="3"><text:bookmark-start text:name="__RefHeading___Toc743_2762758228"/><text:soft-page-break/>Завдання.<text:bookmark-end text:name="__RefHeading___Toc743_2762758228"/></text:h>
      <text:list text:style-name="L3">
        <text:list-item>
          <text:p text:style-name="P26">З<text:span text:style-name="T18">беріть</text:span> код з лабораторної роботи 2 на 2-х віртуальних машинах.</text:p>
        </text:list-item>
        <text:list-item>
          <text:p text:style-name="P27">Запустіть сервер MySQL на одній з віртуальних машин або на базовій системі.</text:p>
          <text:p text:style-name="P28">Інструкція наведена нижче.</text:p>
        </text:list-item>
        <text:list-item>
          <text:p text:style-name="P29"><text:span text:style-name="T20">Запустіть код </text:span><text:span text:style-name="T21">ноди </text:span><text:span text:style-name="T20">з лабораторної роботи </text:span><text:span text:style-name="T18">2</text:span><text:span text:style-name="T20"> </text:span><text:span text:style-name="T18">(map-store-mysql</text:span><text:span text:style-name="T20">) на віртуальних машинах. Скрипт запуску — start-member.sh. Уважно прочитайте вихідні повідомлення програм. Тримайте термінали з запущеними програмами виду, щоби мати можливість сп</text:span></text:p>
        </text:list-item>
        <text:list-item>
          <text:p text:style-name="P29"><text:span text:style-name="T22">Сп</text:span><text:span text:style-name="T20">остеріга</text:span><text:span text:style-name="T22">йте</text:span><text:span text:style-name="T20"> за повідомленнями програм </text:span><text:span text:style-name="T22">в терміналах</text:span><text:span text:style-name="T20"> VM. </text:span></text:p>
        </text:list-item>
        <text:list-item>
          <text:p text:style-name="P30"><text:span text:style-name="T22">Відкрийте сесію роботи з MySQL <text:s/>в терміналі. <text:line-break/></text:span><text:span text:style-name="T23">mysql -u hz -h 192.168.0.174 -p</text:span><text:span text:style-name="T24"><text:line-break/></text:span><text:span text:style-name="T22">Перейдіть в базу hz_db і дивіться дані в таблиці person.<text:line-break/></text:span><text:span text:style-name="T23">use hz_db;</text:span><text:span text:style-name="T24"><text:line-break/></text:span><text:span text:style-name="T23">select * from person;</text:span><text:span text:style-name="T24"><text:line-break/></text:span></text:p>
        </text:list-item>
        <text:list-item>
          <text:p text:style-name="P30"><text:span text:style-name="T21">Запустіть програму Client <text:s/></text:span><text:span text:style-name="T22">в IDE</text:span><text:span text:style-name="T21"> на базовій системі. </text:span><text:span text:style-name="T22">Спостерігайте за даними в базі даних MySQL.</text:span></text:p>
        </text:list-item>
        <text:list-item>
          <text:p text:style-name="P28">Напишіть програму-клієнт, яка читає всі дані з кластерhttps://docs.hazelcast.com/hazelcast/5.5/mapstore/implement-a-mapstoreа. Переконайтесь, що дані в базі MySQL та в кластері Hazrlcast співпадають.</text:p>
        </text:list-item>
        <text:list-item>
          <text:p text:style-name="P28">Вимкніть кластер повністю, припинивши роботу програми Member в кожній віртуальній машині. Стартуйте кластер знов і переконайтесь, що дані відновлені.</text:p>
        </text:list-item>
        <text:list-item>
          <text:p text:style-name="P31">Модифікуйте код програм для асинхронного запису в базу даних з допустимою затримкою в 1 секунду.</text:p>
          <text:p text:style-name="P31"/>
        </text:list-item>
      </text:list>
      <text:p text:style-name="P32">Коротка інструкція зі встановлення та налаштування сервера MySQL.</text:p>
      <text:list text:style-name="L4">
        <text:list-item>
          <text:p text:style-name="P33"><text:span text:style-name="T22">Встановіть MySQL сервер: </text:span>apt install mysql-server</text:p>
        </text:list-item>
        <text:list-item>
          <text:p text:style-name="P33"><text:span text:style-name="T22">Виконайте стандартний скрипт безпеки: </text:span>mysql_secure_installation</text:p>
        </text:list-item>
        <text:list-item>
          <text:p text:style-name="P33"><text:span text:style-name="T22">Дозвольте віддалені з’єднання через файервол хоста: </text:span>ufw allow 3306</text:p>
        </text:list-item>
        <text:list-item>
          <text:p text:style-name="P33"><text:span text:style-name="T22">Дозвольте віддалені з’єднання в конфігурації MySQL: <text:line-break/></text:span>mcedit /etc/mysql/mysql.conf.d/mysqld.conf — поставити bind-address 0.0.0.0</text:p>
        </text:list-item>
        <text:list-item>
          <text:p text:style-name="P33"><text:span text:style-name="T22">Перестартуйте сервер MySQL: </text:span>systemctl restart mysql</text:p>
        </text:list-item>
        <text:list-item>
          <text:p text:style-name="P33"><text:span text:style-name="T22">Відкрийте термінал: </text:span>mysql -u root -<text:span text:style-name="T22">h</text:span> localhost -<text:span text:style-name="T22">p</text:span></text:p>
        </text:list-item>
        <text:list-item>
          <text:p text:style-name="P34">Додайте користувача</text:p>
          <text:p text:style-name="P35"><text:bookmark-start text:name="__DdeLink__721_2578302076"/><text:soft-page-break/><text:span text:style-name="T25">CREATE USER 'hz'@'%' IDENTIFIED BY 'password';</text:span><text:bookmark-end text:name="__DdeLink__721_2578302076"/><text:span text:style-name="T25"><text:line-break/>GRANT ALL PRIVILEGES ON *.* TO 'hz'@'%' WITH GRANT OPTION;</text:span><text:line-break/><text:line-break/></text:p>
        </text:list-item>
        <text:list-item>
          <text:p text:style-name="P34">Створіть базу даних для експериментів <text:line-break/>create database hz_db;</text:p>
        </text:list-item>
        <text:list-item>
          <text:p text:style-name="P36">Перевірте доступ до MySQL <text:s/>в обраній віртуальній машині з базового хоста (змініть IP адресу на потрібну):</text:p>
          <text:p text:style-name="P37"><text:span text:style-name="T25">mysql -u hz -h 192.168.0.174 -p</text:span><text:line-break/></text:p>
        </text:list-item>
      </text:list>
      <text:p text:style-name="Standard"><text:line-break/><text:span text:style-name="T26">Початковий код для цього заняття був створений на основі ддокументації, доступної за посиланням: <text:s/></text:span><text:a xlink:type="simple" xlink:href="https://docs.hazelcast.com/hazelcast/5.5/mapstore/implement-a-mapstore" text:style-name="Internet_20_link" text:visited-style-name="Visited_20_Internet_20_Link"><text:span text:style-name="T26">https://docs.hazelcast.com/hazelcast/5.5/mapstore/implement-a-mapstore</text:span></text:a></text:p>
      <text:p text:style-name="Standard"/>
      <text:p text:style-name="Standard"/>
      <text:h text:style-name="P23" text:outline-level="3"><text:bookmark-start text:name="__RefHeading___Toc745_2762758228"/>Контрольні запитання.<text:bookmark-end text:name="__RefHeading___Toc745_2762758228"/></text:h>
      <text:list text:style-name="L5">
        <text:list-item>
          <text:p text:style-name="P38">Як поводиться кластер при додаванні даних? Яка конкретно нода здійснює додавання запису в базу даних?</text:p>
        </text:list-item>
        <text:list-item>
          <text:p text:style-name="P38">Як поводиться кластер при почерговому включенні нод? Яка конкретно нода зчитує базу даних в пам’ять кластера?</text:p>
        </text:list-item>
        <text:list-item>
          <text:p text:style-name="P38">Як <text:span text:style-name="T27">с</text:span>конфігурувати кластер, щоб зчитування з бази даних відбувалось тільки тоді, як стануть доступними щонайменше 2 ноди?</text:p>
        </text:list-item>
        <text:list-item>
          <text:p text:style-name="P39">Чому кожна нода повинна «вміти» працювати з базою даних?</text:p>
        </text:list-item>
        <text:list-item>
          <text:p text:style-name="P39">Яку ціну приходиться платити за такого типу бекап даних?</text:p>
        </text:list-item>
      </text:list>
      <text:p text:style-name="P40"/>
      <text:h text:style-name="Heading_20_2" text:outline-level="2"><text:bookmark-start text:name="__RefHeading___Toc747_2762758228"/><text:span text:style-name="T17">3</text:span><text:span text:style-name="T12">. </text:span><text:span text:style-name="T13">Р</text:span><text:span text:style-name="T15">озподілені обчислення</text:span><text:span text:style-name="T13"> з Hazelcast </text:span><text:span text:style-name="T28"><text:s/></text:span><text:span text:style-name="T13">на Java. </text:span><text:bookmark-end text:name="__RefHeading___Toc747_2762758228"/></text:h>
      <text:p text:style-name="P14">Це заняття є продовженням попереднього і фокусується на виконанні програм в розподіленому середовищі. <text:span text:style-name="T29">В першій частині розглядається робота з розподіленими транзакціями. В другій частині — виконання обчислювальних задач на нодах кластера.</text:span></text:p>
      <text:h text:style-name="P41" text:outline-level="3"><text:bookmark-start text:name="__RefHeading___Toc749_2762758228"/>Попередні умови.<text:bookmark-end text:name="__RefHeading___Toc749_2762758228"/></text:h>
      <text:p text:style-name="P42">Для проведення цПопередні умови.</text:p>
      <text:p text:style-name="P42">Для проведення цього лабораторного дослідження 2 віртуальні машини. Віртуальна мережа повинна бути налаштована так, щоб віртуальні машини «бачили» по мережі одна одну, а також були доступні з базового хоста.ього лабораторного дослідження 2 віртуальні машини. <text:soft-page-break/><text:span text:style-name="T10">Віртуальна мережа повинна бути налаштована так, щоб віртуальні машини «бачили» </text:span><text:span text:style-name="T15">по мережі </text:span><text:span text:style-name="T10">одна одну, а також були доступні з базового хоста.</text:span></text:p>
      <text:p text:style-name="P43"/>
      <text:p text:style-name="P44"><text:span text:style-name="T29">Приклади програм, на основі яких було розроблено програми для цього заннятя доступні за посиланням: </text:span><text:a xlink:type="simple" xlink:href="https://github.com/hazelcast/hazelcast-code-samples" text:style-name="Internet_20_link" text:visited-style-name="Visited_20_Internet_20_Link">https://github.com/hazelcast/hazelcast-code-samples</text:a></text:p>
      <text:h text:style-name="P45" text:outline-level="3"><text:bookmark-start text:name="__RefHeading___Toc751_2762758228"/>Завдання.<text:bookmark-end text:name="__RefHeading___Toc751_2762758228"/></text:h>
      <text:p text:style-name="P46">Робота з транзакціями.</text:p>
      <text:p text:style-name="P47">1. <text:span text:style-name="T29">Спочатку проаналізуйте програми з прикладу «map-store-mysql_no_TX». </text:span><text:span text:style-name="T4">Пограма є продовженням роботи з 2-го заннятя. За додатковою інформацією прогортайте назад на 2-ге заняття. Ця програма використовує асинхронний запис мапи в базу данних та заміряє час збереження в мапі 10 тисяч записів. Уважно розберіться в коді. Запустіть програму Client спочатку на одній ВМ запустіть програму Member. Проаналізуйте вплив на швидкодію програми Member. Запустіть програму Member на і на 3х. Також проаналізуйте швидкодію.<text:line-break/><text:line-break/>Не забувайте видаляти записи в базі даних між запусками, щоби умови були однакові при кожному записі.</text:span></text:p>
      <text:p text:style-name="P48">2. Проаналізуйте код програми «map-store-mysql_T<text:span text:style-name="T30">X</text:span>». <text:span text:style-name="T30">Ця програма відрізняється від попередньої тим, що використовує транзакції. Повторіть дії з п. 1.</text:span></text:p>
      <text:p text:style-name="P46">Виконання задач на кластері.</text:p>
      <text:p text:style-name="P49">1. <text:span text:style-name="T29">Спочатку проаналізуйте програми з прикладу «executing-on-all-members». </text:span><text:span text:style-name="T4">В цьому прикладі </text:span><text:span text:style-name="T30">створюється екзекутор на кластері і в ньому запускається на всіх вузлах кластера Callable задача з класу SumTask, яка підраховує суму значень даних з мапи, але тільки тих, що є локальними для даного вузла кластера, тобто знаходяться в локальній пам’яті. Запустіть програму MasterMember на базовій системі, подивіться що відбувається. <text:s/></text:span><text:span text:style-name="T4"><text:s/></text:span><text:span text:style-name="T30">Запустіть програму SlaveMember на 1й, а потім на 2х ВМ. Проаналізуйте, як дані розташовані в кластері і як з ними працює <text:s/>SumTask.</text:span></text:p>
      <text:p text:style-name="P50">2. Повторіть дії п.1 з програмою «executing-on-specific-member». Ця програма запускає задачу на одному конкретному вузлі кластера.</text:p>
      <text:p text:style-name="P50">3. Повторіть дії п.1 з програмою «executing-on-key-owner». Ця програма виконує операції з даними, які є локальними для даного вузла кластера, тобто знаходяться в локальній пам’яті. Розберіться, як визначити, чи знаходться дані на конкретній ноді.</text:p>
      <text:h text:style-name="P45" text:outline-level="3"><text:bookmark-start text:name="__RefHeading___Toc753_2762758228"/>Контрольні запитання.<text:bookmark-end text:name="__RefHeading___Toc753_2762758228"/></text:h>
      <text:list text:style-name="L6">
        <text:list-item>
          <text:p text:style-name="P51">На скільки відсотків приблизно погіршилась швидкодія додавання записів в розподілену мапу при увімкненні однокрокових транзакцій? Двокрокових транзакцій?</text:p>
        </text:list-item>
        <text:list-item>
          <text:p text:style-name="P51">Що гарантують однокроковий та двокроковий протокол транзакцій?</text:p>
        </text:list-item>
        <text:list-item>
          <text:p text:style-name="P51">Що відбудеться, коли викликається метод IsubmitToAllMembers() класу ExecutorService?</text:p>
        </text:list-item>
        <text:list-item>
          <text:p text:style-name="P51"><text:soft-page-break/>Навіщо реалізовувати інтерфейс HazelcastInstanceAware в класах, що запускаються на кластері?</text:p>
        </text:list-item>
        <text:list-item>
          <text:p text:style-name="P51">Перерахуйте способи запуску задач на кластері.</text:p>
        </text:list-item>
        <text:list-item>
          <text:p text:style-name="P51">Які типи синхронізації конкурентних задач на кластері існують в Hazelcast?</text:p>
        </text:list-item>
        <text:list-item>
          <text:p text:style-name="P51">Як розміщуються мапи в кластері?</text:p>
        </text:list-item>
        <text:list-item>
          <text:p text:style-name="P51">Як виконати дії тільки з тими даними, що знаходяться локально на ноді?</text:p>
        </text:list-item>
        <text:list-item>
          <text:p text:style-name="P52">Як<text:span text:style-name="T31">а різниця між Callable <text:s/>і Runnable?</text:span></text:p>
        </text:list-item>
        <text:list-item>
          <text:p text:style-name="P52"><text:s/><text:span text:style-name="T31">Як виконати певні дії по успішному чи неуспішному завершенні задачі в асинхронному режимі?</text:span></text:p>
        </text:list-item>
      </text:list>
      <text:p text:style-name="P44"/>
      <text:h text:style-name="P53" text:outline-level="2"/>
      <text:p text:style-name="P54"/>
      <text:h text:style-name="P55" text:outline-level="2"><text:bookmark-start text:name="__RefHeading___Toc755_2762758228"/><text:span text:style-name="T32">4</text:span><text:span text:style-name="T12">. </text:span><text:span text:style-name="T33">Робота з брокером повідомлень Kafka на Java/Quarkus.</text:span><text:bookmark-end text:name="__RefHeading___Toc755_2762758228"/></text:h>
      <text:p text:style-name="P14">Мета даного заняття — ознайомлення з архітектурою розподілених систем, що базуються на передачі повідомлень.</text:p>
      <text:h text:style-name="P45" text:outline-level="3"><text:bookmark-start text:name="__RefHeading___Toc757_2762758228"/>Попередні умови.<text:bookmark-end text:name="__RefHeading___Toc757_2762758228"/></text:h>
      <text:p text:style-name="P56">Для виконання цієї роботи необхідно встановити Docker на вашу базову систему. Apache Kafka, або її більш компактний аналог RedPanda запускається в контейнері Docker автоматично. Якщо у вас Ferdora, то замість Docker у вас буде Podman.</text:p>
      <text:h text:style-name="P45" text:outline-level="3"><text:bookmark-start text:name="__RefHeading___Toc759_2762758228"/>Завдання.<text:bookmark-end text:name="__RefHeading___Toc759_2762758228"/></text:h>
      <text:p text:style-name="P56">Уважно ознайомтесь з кодом прикладу «kafka-quickstart». Запустіть приклад згідно інструкції в файлі README.md. Відкрийте вікно <text:span text:style-name="T34">в браузері</text:span> за посиланням </text:p>
      <text:h text:style-name="P45" text:outline-level="3"><text:bookmark-start text:name="__RefHeading___Toc761_2762758228"/>Контрольні запитання.<text:bookmark-end text:name="__RefHeading___Toc761_2762758228"/></text:h>
      <text:h text:style-name="P55" text:outline-level="2"><text:bookmark-start text:name="__RefHeading___Toc763_2762758228"/><text:span text:style-name="T32">5</text:span><text:span text:style-name="T12">. Симетричні, </text:span><text:span text:style-name="T13">асиметричні </text:span><text:span text:style-name="T12">криптографічні алгоритми </text:span><text:span text:style-name="T33">та хеш-функції.</text:span><text:bookmark-end text:name="__RefHeading___Toc763_2762758228"/></text:h>
      <text:p text:style-name="P14">Це заняття знайомить слухачів з найбільш поширеним «швейцарським складним ножиком» криптографії — програмою «openssl» та демонструє роботу з симетричними, асиметричними ключами, криптографічними хеш-функціями та електронним підписом.</text:p>
      <text:h text:style-name="P45" text:outline-level="3"><text:bookmark-start text:name="__RefHeading___Toc765_2762758228"/>Попередні умови.<text:bookmark-end text:name="__RefHeading___Toc765_2762758228"/></text:h>
      <text:p text:style-name="P57">Робота проводиться з програмою «<text:span text:style-name="T35">openssl</text:span>», яка зазвичай вже встановлена в операційній системі </text:p>
      <text:p text:style-name="P57"><text:soft-page-break/>Для виконання роботи потрібні базові навички роботи в терміналі Linux.</text:p>
      <text:h text:style-name="P45" text:outline-level="3"><text:bookmark-start text:name="__RefHeading___Toc767_2762758228"/>Завдання.<text:bookmark-end text:name="__RefHeading___Toc767_2762758228"/></text:h>
      <text:h text:style-name="P45" text:outline-level="3"><text:bookmark-start text:name="__RefHeading___Toc769_2762758228"/>Контрольні запитання.<text:bookmark-end text:name="__RefHeading___Toc769_2762758228"/></text:h>
      <text:h text:style-name="P55" text:outline-level="2"><text:bookmark-start text:name="__RefHeading___Toc771_2762758228"/><text:span text:style-name="T12">5. </text:span><text:span text:style-name="T36">С</text:span><text:span text:style-name="T12">творення локально</text:span><text:span text:style-name="T9">го</text:span><text:span text:style-name="T12"> СА, </text:span><text:span text:style-name="T37">генерація</text:span><text:span text:style-name="T12"> </text:span><text:span text:style-name="T38">X.509</text:span><text:span text:style-name="T12"> </text:span><text:span text:style-name="T38">сертифікатів</text:span><text:bookmark-end text:name="__RefHeading___Toc771_2762758228"/></text:h>
      <text:p text:style-name="P14">Мета цього заняття — показати на практиці, як працює інфраструктура безпеки з публічними ключами (Public Key Infrastructure, PKI).</text:p>
      <text:h text:style-name="P58" text:outline-level="3"><text:bookmark-start text:name="__RefHeading___Toc773_2762758228"/>Попередні умови.<text:bookmark-end text:name="__RefHeading___Toc773_2762758228"/></text:h>
      <text:p text:style-name="P59"><text:span text:style-name="T32">Для проведення роботи використовуються </text:span><text:span text:style-name="T13">програми </text:span><text:span text:style-name="T39">«easyrsa» </text:span><text:span text:style-name="T13">яку потрібно встановити.</text:span></text:p>
      <text:h text:style-name="P58" text:outline-level="3"><text:bookmark-start text:name="__RefHeading___Toc775_2762758228"/>Завдання.<text:bookmark-end text:name="__RefHeading___Toc775_2762758228"/></text:h>
      <text:h text:style-name="Heading_20_3" text:outline-level="3"><text:bookmark-start text:name="__RefHeading___Toc777_2762758228"/>Створення X.509 сертифікатів<text:bookmark-end text:name="__RefHeading___Toc777_2762758228"/></text:h>
      <text:h text:style-name="Heading_20_3" text:outline-level="3"><text:bookmark-start text:name="__RefHeading___Toc779_2762758228"/>Дослідження встановлення HTTPS з’єднання<text:bookmark-end text:name="__RefHeading___Toc779_2762758228"/></text:h>
      <text:p text:style-name="P60">Це заняття присвячене докладному розбору протоколу TLS v1.3 та дослідженню встановлення <text:s/>захищеного з’єднання.</text:p>
      <text:h text:style-name="P58" text:outline-level="3"><text:bookmark-start text:name="__RefHeading___Toc781_2762758228"/>Контрольні запитання.<text:bookmark-end text:name="__RefHeading___Toc781_2762758228"/></text:h>
      <text:h text:style-name="P61" text:outline-level="2"/>
      <text:h text:style-name="P55" text:outline-level="2"><text:bookmark-start text:name="__RefHeading___Toc783_2762758228"/><text:span text:style-name="T40">7</text:span><text:span text:style-name="T12">. </text:span><text:span text:style-name="T37">Робота з тестовою мережею блокчейн.</text:span><text:bookmark-end text:name="__RefHeading___Toc783_2762758228"/></text:h>
      <text:p text:style-name="P62">Введення в розробку для популярного блокчейну. Відправлення транзакцій в тестову мережу.</text:p>
      <text:h text:style-name="P63" text:outline-level="2"><text:bookmark-start text:name="__RefHeading___Toc785_2762758228"/><text:span text:style-name="T40">8</text:span><text:span text:style-name="T12">. Дослідження структури блоків </text:span><text:span text:style-name="T37">в блокчейні.</text:span><text:bookmark-end text:name="__RefHeading___Toc785_2762758228"/></text:h>
      <text:h text:style-name="P64" text:outline-level="3"><text:bookmark-start text:name="__RefHeading___Toc787_2762758228"/>Попередні умови.<text:bookmark-end text:name="__RefHeading___Toc787_2762758228"/></text:h>
      <text:h text:style-name="P64" text:outline-level="3"><text:bookmark-start text:name="__RefHeading___Toc789_2762758228"/>Завдання.<text:bookmark-end text:name="__RefHeading___Toc789_2762758228"/></text:h>
      <text:h text:style-name="P64" text:outline-level="3"><text:bookmark-start text:name="__RefHeading___Toc791_2762758228"/>Контрольні запитання.<text:bookmark-end text:name="__RefHeading___Toc791_2762758228"/></text:h>
      <text:h text:style-name="Heading_20_1" text:outline-level="1"><text:bookmark-start text:name="__RefHeading___Toc793_2762758228"/>Література<text:bookmark-end text:name="__RefHeading___Toc793_2762758228"/></text:h>
      <text:p text:style-name="Text_20_body">Andrew S.Tanenbaum, Maarten Van Steen. Distributed systems: principles and paradigms.</text:p>
      <text:p text:style-name="P65">Bruce Schneier. Applied Cryptography, Second Edition: Protocols, Algorithms, and Source Code in C </text:p>
      <text:h text:style-name="P66" text:outline-level="1"><text:bookmark-start text:name="__RefHeading___Toc795_2762758228"/><text:soft-page-break/>Додаток 1. Перелік програмного забезпечення<text:span text:style-name="T41"> </text:span>та інструкції по встановленню.<text:bookmark-end text:name="__RefHeading___Toc795_2762758228"/></text:h>
      <text:h text:style-name="Heading_20_2" text:outline-level="2"><text:bookmark-start text:name="__RefHeading___Toc797_2762758228"/>Віртуальні машини<text:bookmark-end text:name="__RefHeading___Toc797_2762758228"/></text:h>
      <text:p text:style-name="P67">Звантажте та встановіть VirtualBox на вашу базову ОС. Створіть віртуальну машину з обсягом пам’яті 4 GB <text:s/>та розміром диска.<text:line-break/><text:span text:style-name="T15">Щоб не створювати кожного разу віртуальну машину і не встановлювати одне й те саме ПЗ декілька разів, </text:span><text:span text:style-name="T42">на щойно створену</text:span><text:span text:style-name="T15"> віртуальну машину </text:span><text:span text:style-name="T8">(ВМ) </text:span><text:span text:style-name="T15"><text:s/>та встановіть </text:span><text:span text:style-name="T8">необхідне програмне забезпечення. (Див. Додаток 1). Цю ВМ, назвемо її «базовою», також залиш</text:span>те<text:span text:style-name="T8"> далі без змін і використову</text:span>йте<text:span text:style-name="T8"> для створення з неї необхідної кількості клонів для кожного заняття.</text:span></text:p>
      <text:p text:style-name="P68"><text:span text:style-name="T43">Увага! При клонуванні виберіть опцію генерації нової MAC адреси для мережевого адаптера. Також, б</text:span>удь ласка, не забудьте змінити MAC-адресу мережевого інтерфейсу <text:span text:style-name="T44">та ім’я хоста </text:span>після клонування ВМ.</text:p>
      <text:p text:style-name="P69">Змінити ім’я хоста:</text:p>
      <text:p text:style-name="P69"><text:s/></text:p>
      <text:p text:style-name="P70">hostnamectl hostname uvm-1</text:p>
      <text:p text:style-name="P71"/>
      <text:p text:style-name="P71">Перегенерувати ключі хоста для клону:</text:p>
      <text:p text:style-name="P71"/>
      <text:p text:style-name="P72">s<text:bookmark-start text:name="__DdeLink__747_3482652144"/>udo /bin/rm -v /etc/ssh/ssh_host_*<text:bookmark-end text:name="__DdeLink__747_3482652144"/></text:p>
      <text:p text:style-name="P72">sudo dpkg-reconfigure openssh-server</text:p>
      <text:p text:style-name="P7"/>
      <text:p text:style-name="P73">Після цього зробіть</text:p>
      <text:p text:style-name="P73"/>
      <text:p text:style-name="P70">sudo reboot</text:p>
      <text:p text:style-name="P71"/>
      <text:h text:style-name="Heading_20_2" text:outline-level="2"><text:bookmark-start text:name="__RefHeading___Toc799_2762758228"/>Встановлення необхідного програмного забезпечення на «базову» ВМ<text:bookmark-end text:name="__RefHeading___Toc799_2762758228"/></text:h>
      <text:p text:style-name="P71"/>
      <text:h text:style-name="Heading_20_2" text:outline-level="2"><text:bookmark-start text:name="__RefHeading___Toc801_2762758228"/>IDE<text:bookmark-end text:name="__RefHeading___Toc801_2762758228"/></text:h>
      <text:p text:style-name="P73"/>
      <text:p text:style-name="P73">Для роботи з кодом на Java та С/C++ знадобиться IDE. Зауважте, що IDE вам потрібна на </text:p>
      <text:p text:style-name="P73">основній ОС, встановленій у вас на «залізо».</text:p>
      <text:p text:style-name="P73"/>
      <text:p text:style-name="P73">Для тих, хто звик до продуктів Microsoft, зручною буде ком’юніті версія VS Code. <text:span text:style-name="T45">Інструкції дивіться за посиланням </text:span><text:a xlink:type="simple" xlink:href="https://code.visualstudio.com/docs/setup/linux" text:style-name="Internet_20_link" text:visited-style-name="Visited_20_Internet_20_Link"><text:span text:style-name="T45">https://code.visualstudio.com/docs/setup/linux</text:span></text:a><text:span text:style-name="T45"> .</text:span></text:p>
      <text:p text:style-name="P73"/>
      <text:p text:style-name="P73">Також, для роботи з Java можна порекомендувати NetBeans ( <text:a xlink:type="simple" xlink:href="https://netbeans.apache.org/" text:style-name="Internet_20_link" text:visited-style-name="Visited_20_Internet_20_Link">https://netbeans.apache.org</text:a> ), або більш складну JetBrains IDEA Community Edition (гугліть!).</text:p>
      <text:p text:style-name="P73"/>
      <text:p text:style-name="P73"><text:soft-page-break/>Для роботи з С/С++ самою зручною і простою буде IDE QT-Creator. Зазвичай, його можна встановити з дефолтних репозиторіїв основних дистрибутивів Linux. <text:s/><text:span text:style-name="T45">Якщо у вас не Linux, шукайте за посиланням: </text:span><text:a xlink:type="simple" xlink:href="https://www.qt.io/offline-installers" text:style-name="Internet_20_link" text:visited-style-name="Visited_20_Internet_20_Link"><text:span text:style-name="T45">https://www.qt.io/offline-installers</text:span></text:a></text:p>
      <text:p text:style-name="P73"/>
      <text:h text:style-name="Heading_20_2" text:outline-level="2"><text:bookmark-start text:name="__RefHeading___Toc803_2762758228"/>Java, C/C++<text:bookmark-end text:name="__RefHeading___Toc803_2762758228"/></text:h>
      <text:h text:style-name="Heading_20_3" text:outline-level="3"><text:bookmark-start text:name="__RefHeading___Toc805_2762758228"/>Linux<text:bookmark-end text:name="__RefHeading___Toc805_2762758228"/></text:h>
      <text:p text:style-name="P74">Спочатку встановіть SDK Man <text:a xlink:type="simple" xlink:href="https://sdkman.io/" text:style-name="Internet_20_link" text:visited-style-name="Visited_20_Internet_20_Link">https://sdkman.io/</text:a></text:p>
      <text:p text:style-name="P74">Після встановлення <text:s/>SDK Man відкрийте новий термінал і встановіть наступне</text:p>
      <text:p text:style-name="P75"><text:span text:style-name="T46">sdk install java</text:span><text:span text:style-name="T47">va </text:span><text:span text:style-name="T48">22.0.2-graalce</text:span><text:span text:style-name="T23"> </text:span></text:p>
      <text:p text:style-name="P75"><text:span text:style-name="T49"/></text:p>
      <text:p text:style-name="P76">(або новішу, перевірте через команду sdk list java)</text:p>
      <text:p text:style-name="P77"><text:span text:style-name="T49"/></text:p>
      <text:p text:style-name="P78">sdk install maven</text:p>
      <text:p text:style-name="P79">Для встановлення С/C++ </text:p>
      <text:p text:style-name="P78">sudo apt install build-essentials</text:p>
      <text:h text:style-name="Heading_20_3" text:outline-level="3"><text:bookmark-start text:name="__RefHeading___Toc807_2762758228"/>Інші ОС.<text:bookmark-end text:name="__RefHeading___Toc807_2762758228"/></text:h>
      <text:p text:style-name="P80">Якщо у вас базова ОС — не Linux, то скористуйтесь будь ласка інструкціями з наступних сайтів.</text:p>
      <text:p text:style-name="P80"><text:line-break/>GraalVM/Java: <text:a xlink:type="simple" xlink:href="https://www.graalvm.org/downloads/" text:style-name="Internet_20_link" text:visited-style-name="Visited_20_Internet_20_Link">https://www.graalvm.org/downloads/</text:a></text:p>
      <text:p text:style-name="P81">GNU Gcc, <text:span text:style-name="T50">Windows, </text:span>зручний варіант: <text:a xlink:type="simple" xlink:href="https://sourceware.org/cygwin/" text:style-name="Internet_20_link" text:visited-style-name="Visited_20_Internet_20_Link">https://sourceware.org/cygwin/</text:a></text:p>
      <text:p text:style-name="P81">GNU Gcc, <text:span text:style-name="T50">Windows, </text:span>мінімальний варіант: <text:a xlink:type="simple" xlink:href="https://www.mingw-w64.org/" text:style-name="Internet_20_link" text:visited-style-name="Visited_20_Internet_20_Link">https://www.mingw-w64.org/</text:a></text:p>
      <text:p text:style-name="P74">Для MacOC ви можете скористатись «рідним» компілятором clang, або встановити Gcc через програму Homebrew <text:a xlink:type="simple" xlink:href="https://brew.sh/" text:style-name="Internet_20_link" text:visited-style-name="Visited_20_Internet_20_Link">https://brew.sh/</text:a> .</text:p>
      <text:p text:style-name="P74"/>
      <text:p text:style-name="P82">Зауважте, що скопільовані на вашій системі бінарні файли не будуть працювати на ВМ з Ubuntu Linux. Вам прийдеться перезібрати програми на місці, всередині однієї з ВМ.</text:p>
      <text:p text:style-name="P74"/>
      <text:p text:style-name="P83"/>
      <text:p text:style-name="P8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M Mono 12" svg:font-family="'LM Mono 12'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monospace" svg:font-family="monospac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uk" fo:country="UA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uk" fo:country="UA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0972in" fo:margin-bottom="0.0835in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Index_20_Heading" style:display-name="Index Heading" style:family="paragraph" style:parent-style-name="Heading" style:class="index">
      <style:paragraph-properties fo:margin-left="0in" fo:text-indent="0in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in" fo:text-indent="0in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in" fo:text-indent="0in" style:auto-text-indent="false">
        <style:tab-stops>
          <style:tab-stop style:position="6.9252in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1965in" fo:text-indent="0in" style:auto-text-indent="false">
        <style:tab-stops>
          <style:tab-stop style:position="6.7283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3937in" fo:text-indent="0in" style:auto-text-indent="false">
        <style:tab-stops>
          <style:tab-stop style:position="6.5311in" style:type="right" style:leader-style="dotted" style:leader-text="."/>
        </style:tab-stops>
      </style:paragraph-properties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dex_20_Link" style:display-name="Index Link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4-08-23T11:54:07.829219733</meta:creation-date>
    <dc:date>2026-09-15T14:23:05.524682133</dc:date>
    <meta:editing-duration>P6DT8H27M51S</meta:editing-duration>
    <meta:editing-cycles>43</meta:editing-cycles>
    <meta:generator>LibreOffice/26.2.6.3$Linux_X86_64 LibreOffice_project/620$Build-3</meta:generator>
    <meta:document-statistic meta:table-count="0" meta:image-count="0" meta:object-count="0" meta:page-count="10" meta:paragraph-count="198" meta:word-count="2049" meta:character-count="15222" meta:non-whitespace-character-count="13361"/>
  </office:meta>
</office:document-meta>
</file>